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dfffdceea826bf6839e013b23c36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ocabulaire-meteo_fr-de:start"/><text:bookmark-start text:name="__RefHeading___vocabulaire_meteo_fr-de_1"/><text:bookmark-start text:name="vocabulaire_meteo_fr-de"/>Vocabulaire météo fr-de<text:bookmark-end text:name="__RefHeading___vocabulaire_meteo_fr-de_1"/><text:bookmark-end text:name="vocabulaire_meteo_fr-de"/></text:h>
      <text:p text:style-name="Text_20_body"><draw:a xlink:type="simple" xlink:href="https://www.epubli.com/shop/vocabulaire-meteo-fr-de-9783758468827"><draw:frame draw:style-name="mediacenter" draw:name="Page de couverture du Vocabulaire météorologique fr-de Legend" text:anchor-type="paragraph" draw:z-index="0" svg:width="10.583333333333cm"><draw:text-box><text:p text:style-name="legendcenter"><draw:frame draw:style-name="mediacenter" draw:name="Page de couverture du Vocabulaire météorologique fr-de" text:anchor-type="paragraph" draw:z-index="0" svg:width="10.583333333333cm" svg:height="14.966394598952cm"><draw:image xlink:href="Pictures/cddfffdceea826bf6839e013b23c36f9.png" xlink:type="simple" xlink:show="embed" xlink:actuate="onLoad"/></draw:frame>Page de couverture du Vocabulaire météorologique fr-de</text:p></draw:text-box></draw:frame></draw:a></text:p>
      <text:p text:style-name="Text_20_body">Le livre est paru chez epubli et peut être acheté ici : <text:a xlink:type="simple" xlink:href="https://www.epubli.com/shop/vocabulaire-meteo-fr-de-9783758468827" text:style-name="Internet_20_link" text:visited-style-name="Visited_20_Internet_20_Link">eBook»epubli.com</text:a></text:p>
      <text:h text:style-name="Heading_20_1" text:outline-level="1"><text:bookmark-start text:name="__RefHeading___vorwort_de_2"/><text:bookmark-start text:name="vorwort_de"/>Vorwort de<text:bookmark-end text:name="__RefHeading___vorwort_de_2"/><text:bookmark-end text:name="vorwort_de"/></text:h>
      <text:p text:style-name="Text_20_body">Jeder, der im Freien lebt und sich auf den Wetterbericht verlässt, kennt die Situation: Man versucht, die Wettervorhersage in der Landessprache zu verstehen. Meistens versteht man sie, aber es fehlt ein Schlüsselwort, um sie genau zu verstehen. Oder man bespricht den Wetterbericht in einer mehrsprachigen Gruppe und das Schlüsselwort fehlt. Allgemeine Wörterbücher sind nicht hilfreich, sobald Begriffe nicht wörtlich übersetzt werden. Das Wettervokabular soll Ihnen in dieser Situation helfen. Es enthält mehrere tausend meteorologische Ausdrücke. Wenn Sie das richtige Wort in der anderen Sprache gefunden haben, können Sie im Internet nach einer Erklärung suchen.</text:p>
      <text:h text:style-name="Heading_20_1" text:outline-level="1"><text:bookmark-start text:name="__RefHeading___preface_fr_3"/><text:bookmark-start text:name="preface_fr"/>Préface fr<text:bookmark-end text:name="__RefHeading___preface_fr_3"/><text:bookmark-end text:name="preface_fr"/></text:h>
      <text:p text:style-name="Text_20_body">Toute personne vivant à l'extérieur et dépendant du bulletin météo connaît la situation : vous essayez de comprendre le bulletin météo dans la langue du pays. La plupart du temps, vous le comprenez, mais il vous manque un mot-clé pour le comprendre exactement. Ou bien vous discutez du bulletin météo dans un groupe multilingue et il vous manque effectivement le mot-clé. Les dictionnaires généraux ne sont pas utiles dès lors que les termes ne sont pas traduits littéralement. L'objectif du Vocabulaire météorologique est de vous aider dans cette situation. Il contient plusieurs milliers d'expressions météorologiques. Une fois que vous avez trouvé le bon mot dans l'autre langue, vous pouvez chercher une explication sur Internet.</text:p>
      <text:h text:style-name="Heading_20_2" text:outline-level="2"><text:bookmark-start text:name="__RefHeading___table_de_matieres_4"/><text:bookmark-start text:name="table_de_matieres"/>Table de matières<text:bookmark-end text:name="__RefHeading___table_de_matieres_4"/><text:bookmark-end text:name="table_de_matieres"/></text:h>
      <text:p text:style-name="Text_20_body"><text:a xlink:type="simple" xlink:href="https://www.loeschhorn.name/doku.php/vocabulaire-meteo_fr-de/alfa" text:style-name="Internet_20_link" text:visited-style-name="Visited_20_Internet_20_Link">Alfa</text:a></text:p>
      <text:p text:style-name="Text_20_body"><text:a xlink:type="simple" xlink:href="https://www.loeschhorn.name/doku.php/vocabulaire-meteo_fr-de/bravo" text:style-name="Internet_20_link" text:visited-style-name="Visited_20_Internet_20_Link">Bravo</text:a></text:p>
      <text:p text:style-name="Text_20_body"><text:a xlink:type="simple" xlink:href="https://www.loeschhorn.name/doku.php/vocabulaire-meteo_fr-de/charlie" text:style-name="Internet_20_link" text:visited-style-name="Visited_20_Internet_20_Link">Charlie</text:a></text:p>
      <text:p text:style-name="Text_20_body"><text:a xlink:type="simple" xlink:href="https://www.loeschhorn.name/doku.php/vocabulaire-meteo_fr-de/delta" text:style-name="Internet_20_link" text:visited-style-name="Visited_20_Internet_20_Link">Delta</text:a></text:p>
      <text:p text:style-name="Text_20_body"><text:a xlink:type="simple" xlink:href="https://www.loeschhorn.name/doku.php/vocabulaire-meteo_fr-de/echo" text:style-name="Internet_20_link" text:visited-style-name="Visited_20_Internet_20_Link">Echo</text:a></text:p>
      <text:p text:style-name="Text_20_body"><text:a xlink:type="simple" xlink:href="https://www.loeschhorn.name/doku.php/vocabulaire-meteo_fr-de/foxtrott" text:style-name="Internet_20_link" text:visited-style-name="Visited_20_Internet_20_Link">Foxtrott</text:a></text:p>
      <text:p text:style-name="Text_20_body"><text:a xlink:type="simple" xlink:href="https://www.loeschhorn.name/doku.php/vocabulaire-meteo_fr-de/golf" text:style-name="Internet_20_link" text:visited-style-name="Visited_20_Internet_20_Link">Golf</text:a></text:p>
      <text:p text:style-name="Text_20_body"><text:a xlink:type="simple" xlink:href="https://www.loeschhorn.name/doku.php/vocabulaire-meteo_fr-de/hotel" text:style-name="Internet_20_link" text:visited-style-name="Visited_20_Internet_20_Link">Hotel</text:a></text:p>
      <text:p text:style-name="Text_20_body"><text:a xlink:type="simple" xlink:href="https://www.loeschhorn.name/doku.php/vocabulaire-meteo_fr-de/india" text:style-name="Internet_20_link" text:visited-style-name="Visited_20_Internet_20_Link">India</text:a></text:p>
      <text:p text:style-name="Text_20_body"><text:a xlink:type="simple" xlink:href="https://www.loeschhorn.name/doku.php/vocabulaire-meteo_fr-de/juliett" text:style-name="Internet_20_link" text:visited-style-name="Visited_20_Internet_20_Link">Juliett</text:a></text:p>
      <text:p text:style-name="Text_20_body"><text:a xlink:type="simple" xlink:href="https://www.loeschhorn.name/doku.php/vocabulaire-meteo_fr-de/lima" text:style-name="Internet_20_link" text:visited-style-name="Visited_20_Internet_20_Link">Lima</text:a></text:p>
      <text:p text:style-name="Text_20_body"><text:a xlink:type="simple" xlink:href="https://www.loeschhorn.name/doku.php/vocabulaire-meteo_fr-de/mike" text:style-name="Internet_20_link" text:visited-style-name="Visited_20_Internet_20_Link">Mike</text:a></text:p>
      <text:p text:style-name="Text_20_body"><text:a xlink:type="simple" xlink:href="https://www.loeschhorn.name/doku.php/vocabulaire-meteo_fr-de/november" text:style-name="Internet_20_link" text:visited-style-name="Visited_20_Internet_20_Link">November</text:a></text:p>
      <text:p text:style-name="Text_20_body"><text:a xlink:type="simple" xlink:href="https://www.loeschhorn.name/doku.php/vocabulaire-meteo_fr-de/oscar" text:style-name="Internet_20_link" text:visited-style-name="Visited_20_Internet_20_Link">Oscar</text:a></text:p>
      <text:p text:style-name="Text_20_body"><text:a xlink:type="simple" xlink:href="https://www.loeschhorn.name/doku.php/vocabulaire-meteo_fr-de/papa" text:style-name="Internet_20_link" text:visited-style-name="Visited_20_Internet_20_Link">Papa</text:a></text:p>
      <text:p text:style-name="Text_20_body"><text:a xlink:type="simple" xlink:href="https://www.loeschhorn.name/doku.php/vocabulaire-meteo_fr-de/quebec" text:style-name="Internet_20_link" text:visited-style-name="Visited_20_Internet_20_Link">Quebec</text:a></text:p>
      <text:p text:style-name="Text_20_body"><text:a xlink:type="simple" xlink:href="https://www.loeschhorn.name/doku.php/vocabulaire-meteo_fr-de/romeo" text:style-name="Internet_20_link" text:visited-style-name="Visited_20_Internet_20_Link">Romeo</text:a></text:p>
      <text:p text:style-name="Text_20_body"><text:a xlink:type="simple" xlink:href="https://www.loeschhorn.name/doku.php/vocabulaire-meteo_fr-de/sierra" text:style-name="Internet_20_link" text:visited-style-name="Visited_20_Internet_20_Link">Sierra</text:a></text:p>
      <text:p text:style-name="Text_20_body"><text:a xlink:type="simple" xlink:href="https://www.loeschhorn.name/doku.php/vocabulaire-meteo_fr-de/tango" text:style-name="Internet_20_link" text:visited-style-name="Visited_20_Internet_20_Link">Tango</text:a></text:p>
      <text:p text:style-name="Text_20_body"><text:a xlink:type="simple" xlink:href="https://www.loeschhorn.name/doku.php/vocabulaire-meteo_fr-de/uniform" text:style-name="Internet_20_link" text:visited-style-name="Visited_20_Internet_20_Link">Uniform</text:a></text:p>
      <text:p text:style-name="Text_20_body"><text:a xlink:type="simple" xlink:href="https://www.loeschhorn.name/doku.php/vocabulaire-meteo_fr-de/victor" text:style-name="Internet_20_link" text:visited-style-name="Visited_20_Internet_20_Link">Victor</text:a></text:p>
      <text:p text:style-name="Text_20_body"><text:a xlink:type="simple" xlink:href="https://www.loeschhorn.name/doku.php/vocabulaire-meteo_fr-de/whiskey" text:style-name="Internet_20_link" text:visited-style-name="Visited_20_Internet_20_Link">Whiskey</text:a></text:p>
      <text:p text:style-name="Text_20_body"><text:a xlink:type="simple" xlink:href="https://www.loeschhorn.name/doku.php/vocabulaire-meteo_fr-de/x-ray" text:style-name="Internet_20_link" text:visited-style-name="Visited_20_Internet_20_Link">X-ray</text:a></text:p>
      <text:p text:style-name="Text_20_body"><text:a xlink:type="simple" xlink:href="https://www.loeschhorn.name/doku.php/vocabulaire-meteo_fr-de/yankee" text:style-name="Internet_20_link" text:visited-style-name="Visited_20_Internet_20_Link">Yankee</text:a></text:p>
      <text:p text:style-name="Text_20_body"><text:a xlink:type="simple" xlink:href="https://www.loeschhorn.name/doku.php/vocabulaire-meteo_fr-de/zulu" text:style-name="Internet_20_link" text:visited-style-name="Visited_20_Internet_20_Link">Zul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2::38:59</meta:creation-date>
    <dc:creator>Generated</dc:creator>
    <dc:date>2026-09-16T02::38:59</dc:date>
    <dc:language>en-US</dc:language>
    <meta:editing-cycles>1</meta:editing-cycles>
    <meta:editing-duration>PT0S</meta:editing-duration>
    <dc:title>vocabulaire-meteo_fr-de:start</dc:title>
  </office:meta>
</office:document-meta>
</file>