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0034473195e54a3d969b094aaa2b07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ocabulaire-meteo-fr-en:start"/><text:bookmark-start text:name="__RefHeading___vocabulaire_meteo_fr-en_1"/><text:bookmark-start text:name="vocabulaire_meteo_fr-en"/>Vocabulaire météo fr-en<text:bookmark-end text:name="__RefHeading___vocabulaire_meteo_fr-en_1"/><text:bookmark-end text:name="vocabulaire_meteo_fr-en"/></text:h>
      <text:p text:style-name="Text_20_body"><draw:a xlink:type="simple" xlink:href="https://www.epubli.com/shop/vocabulaire-meteo-fr-en-9783758457289"><draw:frame draw:style-name="mediacenter" draw:name="Page de couverture du Vocabulaire météorologique fr-en Legend" text:anchor-type="paragraph" draw:z-index="0" svg:width="10.583333333333cm"><draw:text-box><text:p text:style-name="legendcenter"><draw:frame draw:style-name="mediacenter" draw:name="Page de couverture du Vocabulaire météorologique fr-en" text:anchor-type="paragraph" draw:z-index="0" svg:width="10.583333333333cm" svg:height="14.966394598952cm"><draw:image xlink:href="Pictures/70034473195e54a3d969b094aaa2b07a.png" xlink:type="simple" xlink:show="embed" xlink:actuate="onLoad"/></draw:frame>Page de couverture du Vocabulaire météorologique fr-en</text:p></draw:text-box></draw:frame></draw:a></text:p>
      <text:p text:style-name="Text_20_body">Le livre est paru chez epubli et peut être acheté ici : <text:a xlink:type="simple" xlink:href="https://www.epubli.com/shop/vocabulaire-meteo-fr-en-9783758457289" text:style-name="Internet_20_link" text:visited-style-name="Visited_20_Internet_20_Link">eBook»epubli.com</text:a></text:p>
      <text:h text:style-name="Heading_20_2" text:outline-level="2"><text:bookmark-start text:name="__RefHeading___preface_en_2"/><text:bookmark-start text:name="preface_en"/>Preface en<text:bookmark-end text:name="__RefHeading___preface_en_2"/><text:bookmark-end text:name="preface_en"/></text:h>
      <text:p text:style-name="Text_20_body">Anyone who lives outdoors and relies on the weather forecast knows the situation: you try to understand the weather forecast in the local language. Most of the time you understand it, but you are missing a key word to understand it exactly. Or you are discussing the weather report in a multilingual group and the key word is missing. General dictionaries are not helpful as soon as terms are not translated literally. The aim of the Weather Vocabulary is to help you in this situation. It contains more than 10,000 meteorological expressions. Once you have found the right word in the other language, you can search the Internet for an explanation.</text:p>
      <text:h text:style-name="Heading_20_2" text:outline-level="2"><text:bookmark-start text:name="__RefHeading___preface_fr_3"/><text:bookmark-start text:name="preface_fr"/>Préface fr<text:bookmark-end text:name="__RefHeading___preface_fr_3"/><text:bookmark-end text:name="preface_fr"/></text:h>
      <text:p text:style-name="Text_20_body">Toute personne vivant à l'extérieur et dépendant du bulletin météo connaît la situation : vous essayez de comprendre le bulletin météo dans la langue du pays. La plupart du temps, vous le comprenez, mais il vous manque un mot-clé pour le comprendre exactement. Ou bien vous discutez du bulletin météo dans un groupe multilingue et il vous manque effectivement le mot-clé. Les dictionnaires généraux ne sont pas utiles dès lors que les termes ne sont pas traduits littéralement. L'objectif du Vocabulaire météorologique est de vous aider dans cette situation. Il contient plus de 10 000 expressions météorologiques. Une fois que vous avez trouvé le bon mot dans l'autre langue, vous pouvez chercher une explication sur Internet.</text:p>
      <text:h text:style-name="Heading_20_2" text:outline-level="2"><text:bookmark-start text:name="__RefHeading___indice_4"/><text:bookmark-start text:name="indice"/>Indice<text:bookmark-end text:name="__RefHeading___indice_4"/><text:bookmark-end text:name="indice"/></text:h>
      <text:p text:style-name="Text_20_body"><text:a xlink:type="simple" xlink:href="https://www.loeschhorn.name/doku.php/vocabulaire-meteo-fr-en/alfa" text:style-name="Internet_20_link" text:visited-style-name="Visited_20_Internet_20_Link">Alfa fr-en</text:a></text:p>
      <text:p text:style-name="Text_20_body"><text:a xlink:type="simple" xlink:href="https://www.loeschhorn.name/doku.php/vocabulaire-meteo-fr-en/bravo" text:style-name="Internet_20_link" text:visited-style-name="Visited_20_Internet_20_Link">Bravo fr-en</text:a></text:p>
      <text:p text:style-name="Text_20_body"><text:a xlink:type="simple" xlink:href="https://www.loeschhorn.name/doku.php/vocabulaire-meteo-fr-en/charlie" text:style-name="Internet_20_link" text:visited-style-name="Visited_20_Internet_20_Link">Charlie fr-en</text:a></text:p>
      <text:p text:style-name="Text_20_body"><text:a xlink:type="simple" xlink:href="https://www.loeschhorn.name/doku.php/vocabulaire-meteo-fr-en/delta" text:style-name="Internet_20_link" text:visited-style-name="Visited_20_Internet_20_Link">Delta fr-en</text:a></text:p>
      <text:p text:style-name="Text_20_body"><text:a xlink:type="simple" xlink:href="https://www.loeschhorn.name/doku.php/vocabulaire-meteo-fr-en/echo" text:style-name="Internet_20_link" text:visited-style-name="Visited_20_Internet_20_Link">Echo fr-en</text:a></text:p>
      <text:p text:style-name="Text_20_body"><text:a xlink:type="simple" xlink:href="https://www.loeschhorn.name/doku.php/vocabulaire-meteo-fr-en/golf" text:style-name="Internet_20_link" text:visited-style-name="Visited_20_Internet_20_Link">Golf fr-en</text:a></text:p>
      <text:p text:style-name="Text_20_body"><text:a xlink:type="simple" xlink:href="https://www.loeschhorn.name/doku.php/vocabulaire-meteo-fr-en/hotel" text:style-name="Internet_20_link" text:visited-style-name="Visited_20_Internet_20_Link">Hotel en-fr</text:a></text:p>
      <text:p text:style-name="Text_20_body"><text:a xlink:type="simple" xlink:href="https://www.loeschhorn.name/doku.php/vocabulaire-meteo-fr-en/india" text:style-name="Internet_20_link" text:visited-style-name="Visited_20_Internet_20_Link">India fr-en</text:a></text:p>
      <text:p text:style-name="Text_20_body"><text:a xlink:type="simple" xlink:href="https://www.loeschhorn.name/doku.php/vocabulaire-meteo-fr-en/juliett" text:style-name="Internet_20_link" text:visited-style-name="Visited_20_Internet_20_Link">Juliett fr-en</text:a></text:p>
      <text:p text:style-name="Text_20_body"><text:a xlink:type="simple" xlink:href="https://www.loeschhorn.name/doku.php/vocabulaire-meteo-fr-en/kilo" text:style-name="Internet_20_link" text:visited-style-name="Visited_20_Internet_20_Link">Kilo fr-en</text:a></text:p>
      <text:p text:style-name="Text_20_body"><text:a xlink:type="simple" xlink:href="https://www.loeschhorn.name/doku.php/vocabulaire-meteo-fr-en/lima" text:style-name="Internet_20_link" text:visited-style-name="Visited_20_Internet_20_Link">Lima fr-en</text:a></text:p>
      <text:p text:style-name="Text_20_body"><text:a xlink:type="simple" xlink:href="https://www.loeschhorn.name/doku.php/vocabulaire-meteo-fr-en/mike" text:style-name="Internet_20_link" text:visited-style-name="Visited_20_Internet_20_Link">Mike fr-en</text:a></text:p>
      <text:p text:style-name="Text_20_body"><text:a xlink:type="simple" xlink:href="https://www.loeschhorn.name/doku.php/vocabulaire-meteo-fr-en/november" text:style-name="Internet_20_link" text:visited-style-name="Visited_20_Internet_20_Link">November fr-en</text:a></text:p>
      <text:p text:style-name="Text_20_body"><text:a xlink:type="simple" xlink:href="https://www.loeschhorn.name/doku.php/vocabulaire-meteo-fr-en/oscar" text:style-name="Internet_20_link" text:visited-style-name="Visited_20_Internet_20_Link">Oscar fr-en</text:a></text:p>
      <text:p text:style-name="Text_20_body"><text:a xlink:type="simple" xlink:href="https://www.loeschhorn.name/doku.php/vocabulaire-meteo-fr-en/papa" text:style-name="Internet_20_link" text:visited-style-name="Visited_20_Internet_20_Link">Papa fr-en</text:a></text:p>
      <text:p text:style-name="Text_20_body"><text:a xlink:type="simple" xlink:href="https://www.loeschhorn.name/doku.php/vocabulaire-meteo-fr-en/quebec" text:style-name="Internet_20_link" text:visited-style-name="Visited_20_Internet_20_Link">Quebec fr-en</text:a></text:p>
      <text:p text:style-name="Text_20_body"><text:a xlink:type="simple" xlink:href="https://www.loeschhorn.name/doku.php/vocabulaire-meteo-fr-en/romeo" text:style-name="Internet_20_link" text:visited-style-name="Visited_20_Internet_20_Link">Romeo fr-en</text:a></text:p>
      <text:p text:style-name="Text_20_body"><text:a xlink:type="simple" xlink:href="https://www.loeschhorn.name/doku.php/vocabulaire-meteo-fr-en/sierra" text:style-name="Internet_20_link" text:visited-style-name="Visited_20_Internet_20_Link">Sierra fr-en</text:a></text:p>
      <text:p text:style-name="Text_20_body"><text:a xlink:type="simple" xlink:href="https://www.loeschhorn.name/doku.php/vocabulaire-meteo-fr-en/tango" text:style-name="Internet_20_link" text:visited-style-name="Visited_20_Internet_20_Link">Tango fr-en</text:a></text:p>
      <text:p text:style-name="Text_20_body"><text:a xlink:type="simple" xlink:href="https://www.loeschhorn.name/doku.php/vocabulaire-meteo-fr-en/uniform" text:style-name="Internet_20_link" text:visited-style-name="Visited_20_Internet_20_Link">Uniform fr-en</text:a></text:p>
      <text:p text:style-name="Text_20_body"><text:a xlink:type="simple" xlink:href="https://www.loeschhorn.name/doku.php/vocabulaire-meteo-fr-en/victor" text:style-name="Internet_20_link" text:visited-style-name="Visited_20_Internet_20_Link">Victor fr-en</text:a></text:p>
      <text:p text:style-name="Text_20_body"><text:a xlink:type="simple" xlink:href="https://www.loeschhorn.name/doku.php/vocabulaire-meteo-fr-en/wiskey" text:style-name="Internet_20_link" text:visited-style-name="Visited_20_Internet_20_Link">Wiskey fr-en</text:a></text:p>
      <text:p text:style-name="Text_20_body"><text:a xlink:type="simple" xlink:href="https://www.loeschhorn.name/doku.php/vocabulaire-meteo-fr-en/x-ray" text:style-name="Internet_20_link" text:visited-style-name="Visited_20_Internet_20_Link">X-ray fr-en</text:a></text:p>
      <text:p text:style-name="Text_20_body"><text:a xlink:type="simple" xlink:href="https://www.loeschhorn.name/doku.php/vocabulaire-meteo-fr-en/yankee" text:style-name="Internet_20_link" text:visited-style-name="Visited_20_Internet_20_Link">Yankee fr-en</text:a></text:p>
      <text:p text:style-name="Text_20_body"><text:a xlink:type="simple" xlink:href="https://www.loeschhorn.name/doku.php/vocabulaire-meteo-fr-en/zulu" text:style-name="Internet_20_link" text:visited-style-name="Visited_20_Internet_20_Link">Zulu fr-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8::11:56</meta:creation-date>
    <dc:creator>Generated</dc:creator>
    <dc:date>2026-08-29T08::11:56</dc:date>
    <dc:language>en-US</dc:language>
    <meta:editing-cycles>1</meta:editing-cycles>
    <meta:editing-duration>PT0S</meta:editing-duration>
    <dc:title>vocabulaire-meteo-fr-en:start</dc:title>
  </office:meta>
</office:document-meta>
</file>