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376fb532fdc57ae039edbc11da67bb7.jpg"/>
  <manifest:file-entry manifest:media-type="image/jpeg" manifest:full-path="Pictures/39d9de150eef8360c95322a8315da927.jpg"/>
  <manifest:file-entry manifest:media-type="image/jpeg" manifest:full-path="Pictures/397653c18d9446ff5c8c11051d337346.jpg"/>
  <manifest:file-entry manifest:media-type="image/jpeg" manifest:full-path="Pictures/9cf3fc69882bafd9e61e620026040b53.jpg"/>
  <manifest:file-entry manifest:media-type="image/jpeg" manifest:full-path="Pictures/99227e5d3b41ccc6a7db6207817bb2ad.jpg"/>
  <manifest:file-entry manifest:media-type="image/png" manifest:full-path="Pictures/0e67043e9ec1501938a3b9f45d2e232e.png"/>
  <manifest:file-entry manifest:media-type="image/png" manifest:full-path="Pictures/57e63a8b9d3226fbe87634cb754afd7c.png"/>
  <manifest:file-entry manifest:media-type="image/svg+xml" manifest:full-path="Pictures/535444a6ca59b0bf28e9e5463c257e25.svg"/>
  <manifest:file-entry manifest:media-type="image/jpeg" manifest:full-path="Pictures/fee86b94d4e80fc5d65c75dbf7f60ee3.jpg"/>
  <manifest:file-entry manifest:media-type="image/jpeg" manifest:full-path="Pictures/d01d2faf98dd1359e2d2f0b121d9c69a.jpg"/>
  <manifest:file-entry manifest:media-type="image/jpeg" manifest:full-path="Pictures/fb5e3fcf0d4c13e12fe07325829c5d55.jpg"/>
  <manifest:file-entry manifest:media-type="image/png" manifest:full-path="Pictures/2d3081388ead300a8ba5e005d71ea217.png"/>
  <manifest:file-entry manifest:media-type="image/png" manifest:full-path="Pictures/4b8d3a2e3ee2243686751cd5bb0053fa.png"/>
  <manifest:file-entry manifest:media-type="image/png" manifest:full-path="Pictures/49c3b6895ff73b957c8d37642d6c1606.png"/>
  <manifest:file-entry manifest:media-type="image/png" manifest:full-path="Pictures/70034473195e54a3d969b094aaa2b07a.png"/>
  <manifest:file-entry manifest:media-type="image/png" manifest:full-path="Pictures/21556841c27716354df384122c686e39.png"/>
  <manifest:file-entry manifest:media-type="image/png" manifest:full-path="Pictures/cddfffdceea826bf6839e013b23c36f9.png"/>
  <manifest:file-entry manifest:media-type="image/png" manifest:full-path="Pictures/85e8d7930988ca2dca8f6e2a62b6402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start_1"/><text:bookmark-start text:name="start"/>Start<text:bookmark-end text:name="__RefHeading___start_1"/><text:bookmark-end text:name="start"/></text:h>
      <text:p text:style-name="Text_20_body">Herzlich willkommen auf meiner Homepage.</text:p>
      <text:p text:style-name="Text_20_body">Ich freue mich über Ihren Besuch und hoffe, dass die Inhalte Ihr Interesse finden. Zu den einzelnen Inhalten gelangen Sie über die <text:span text:style-name="Strong_20_Emphasis">Übersicht</text:span> oben rechts. Ebenso zur <text:a xlink:type="simple" xlink:href="https://www.loeschhorn.name/doku.php/datenschutz" text:style-name="Internet_20_link" text:visited-style-name="Visited_20_Internet_20_Link">Datenschutzerklärung</text:a> und zum <text:a xlink:type="simple" xlink:href="https://www.loeschhorn.name/doku.php/impressum" text:style-name="Internet_20_link" text:visited-style-name="Visited_20_Internet_20_Link">Impressum</text:a>.</text:p>
      <text:p text:style-name="Text_20_body">Und hier geht es zu meinem <text:a xlink:type="simple" xlink:href="https://www.loeschhorn.name/doku.php/blog/2024" text:style-name="Internet_20_link" text:visited-style-name="Visited_20_Internet_20_Link">BLOG</text:a>.</text:p>
      <text:p text:style-name="Text_20_body">Viel Spaß beim Durchstöbern wünscht Ihnen Volker Löschhorn</text:p>
      <text:h text:style-name="Heading_20_2" text:outline-level="2"><text:bookmark-start text:name="__RefHeading___buecher_2"/><text:bookmark-start text:name="buecher"/>Bücher<text:bookmark-end text:name="__RefHeading___buecher_2"/><text:bookmark-end text:name="buecher"/></text:h>
      <text:h text:style-name="Heading_20_3" text:outline-level="3"><text:bookmark-start text:name="__RefHeading___ballonfahren_3"/><text:bookmark-start text:name="ballonfahren"/>Ballonfahren<text:bookmark-end text:name="__RefHeading___ballonfahren_3"/><text:bookmark-end text:name="ballonfahren"/></text:h>
      <text:h text:style-name="Heading_20_4" text:outline-level="4"><text:bookmark-start text:name="__RefHeading___das_ballonfahren-ebook_4"/><text:bookmark-start text:name="das_ballonfahren-ebook"/>Das Ballonfahren-eBook<text:bookmark-end text:name="__RefHeading___das_ballonfahren-ebook_4"/><text:bookmark-end text:name="das_ballonfahren-ebook"/></text:h>
      <text:p text:style-name="Text_20_body"><draw:a xlink:type="simple" xlink:href="https://www.loeschhorn.name/doku.php/das-ballonfahren-ebook/start"><draw:frame draw:style-name="mediacenter" draw:name="0" text:anchor-type="paragraph" draw:z-index="0" svg:width="10.583333333333cm" svg:height="15.875cm"><draw:image xlink:href="Pictures/8376fb532fdc57ae039edbc11da67bb7.jpg" xlink:type="simple" xlink:show="embed" xlink:actuate="onLoad"/></draw:frame></draw:a></text:p>
      <text:p text:style-name="Text_20_body">Klicken Sie auf das Bild, um zur Seite des Buches zu gelangen.</text:p>
      <text:h text:style-name="Heading_20_4" text:outline-level="4"><text:bookmark-start text:name="__RefHeading___the_ballooning_ebook_5"/><text:bookmark-start text:name="the_ballooning_ebook"/>The Ballooning ebook<text:bookmark-end text:name="__RefHeading___the_ballooning_ebook_5"/><text:bookmark-end text:name="the_ballooning_ebook"/></text:h>
      <text:p text:style-name="Text_20_body"><draw:a xlink:type="simple" xlink:href="https://www.loeschhorn.name/doku.php/the-ballooning-ebook/start"><draw:frame draw:style-name="mediacenter" draw:name="1" text:anchor-type="paragraph" draw:z-index="1" svg:width="10.583333333333cm" svg:height="15.882219190541cm"><draw:image xlink:href="Pictures/39d9de150eef8360c95322a8315da927.jpg" xlink:type="simple" xlink:show="embed" xlink:actuate="onLoad"/></draw:frame></draw:a></text:p>
      <text:p text:style-name="Text_20_body">Click on the image to go to the book page.</text:p>
      <text:h text:style-name="Heading_20_4" text:outline-level="4"><text:bookmark-start text:name="__RefHeading___was_sie_vor_ihrer_ersten_ballonfahrt_unbedingt_wissen_sollten_6"/><text:bookmark-start text:name="was_sie_vor_ihrer_ersten_ballonfahrt_unbedingt_wissen_sollten"/>Was Sie vor Ihrer ersten Ballonfahrt unbedingt wissen sollten!<text:bookmark-end text:name="__RefHeading___was_sie_vor_ihrer_ersten_ballonfahrt_unbedingt_wissen_sollten_6"/><text:bookmark-end text:name="was_sie_vor_ihrer_ersten_ballonfahrt_unbedingt_wissen_sollten"/></text:h>
      <text:p text:style-name="Text_20_body"><draw:a xlink:type="simple" xlink:href="https://www.loeschhorn.name/doku.php/was-sie-vor-ihrer-1-ballonfahrt-unbedingt-wissen-sollten/start"><draw:frame draw:style-name="mediacenter" draw:name="2" text:anchor-type="paragraph" draw:z-index="2" svg:width="10.583333333333cm" svg:height="14.896041666667cm"><draw:image xlink:href="Pictures/397653c18d9446ff5c8c11051d337346.jpg" xlink:type="simple" xlink:show="embed" xlink:actuate="onLoad"/></draw:frame></draw:a></text:p>
      <text:p text:style-name="Text_20_body">Klicken Sie auf das Bild, um zur Seite des Buches zu gelangen.</text:p>
      <text:h text:style-name="Heading_20_4" text:outline-level="4"><text:bookmark-start text:name="__RefHeading___what_you_should_know_before_your_first_balloon_flight_7"/><text:bookmark-start text:name="what_you_should_know_before_your_first_balloon_flight"/>What you should know before your first balloon flight!<text:bookmark-end text:name="__RefHeading___what_you_should_know_before_your_first_balloon_flight_7"/><text:bookmark-end text:name="what_you_should_know_before_your_first_balloon_flight"/></text:h>
      <text:p text:style-name="Text_20_body"><draw:a xlink:type="simple" xlink:href="https://www.loeschhorn.name/doku.php/what-you-should-know-before-your-first-balloon-flight/start"><draw:frame draw:style-name="mediacenter" draw:name="3" text:anchor-type="paragraph" draw:z-index="3" svg:width="10.583333333333cm" svg:height="14.896041666667cm"><draw:image xlink:href="Pictures/9cf3fc69882bafd9e61e620026040b53.jpg" xlink:type="simple" xlink:show="embed" xlink:actuate="onLoad"/></draw:frame></draw:a></text:p>
      <text:p text:style-name="Text_20_body">Click on the image to go to the book page.</text:p>
      <text:h text:style-name="Heading_20_4" text:outline-level="4"><text:bookmark-start text:name="__RefHeading___ce_que_vous_devez_absolument_savoir_avant_votre_premier_vol_en_montgolfiere_ou_en_ballon_a_gaz_8"/><text:bookmark-start text:name="ce_que_vous_devez_absolument_savoir_avant_votre_premier_vol_en_montgolfiere_ou_en_ballon_a_gaz"/>Ce que vous devez absolument savoir avant votre premier vol en montgolfière ou en ballon à gaz<text:bookmark-end text:name="__RefHeading___ce_que_vous_devez_absolument_savoir_avant_votre_premier_vol_en_montgolfiere_ou_en_ballon_a_gaz_8"/><text:bookmark-end text:name="ce_que_vous_devez_absolument_savoir_avant_votre_premier_vol_en_montgolfiere_ou_en_ballon_a_gaz"/></text:h>
      <text:p text:style-name="Text_20_body"><draw:a xlink:type="simple" xlink:href="https://www.loeschhorn.name/doku.php/ce-que-vous-devez-absolument-savoir-avant-votre-premier-vol-en-montgolfiere-ou-en-ballon-a-gaz/start"><draw:frame draw:style-name="mediacenter" draw:name="4" text:anchor-type="paragraph" draw:z-index="4" svg:width="10.583333333333cm" svg:height="14.896041666667cm"><draw:image xlink:href="Pictures/99227e5d3b41ccc6a7db6207817bb2ad.jpg" xlink:type="simple" xlink:show="embed" xlink:actuate="onLoad"/></draw:frame></draw:a></text:p>
      <text:p text:style-name="Text_20_body">Pour accéder à la page du livre, cliquez sur l'image.</text:p>
      <text:h text:style-name="Heading_20_3" text:outline-level="3"><text:bookmark-start text:name="__RefHeading___verein_initiativen_ngos_9"/><text:bookmark-start text:name="verein_initiativen_ngos"/>Verein, Initiativen, NGOs<text:bookmark-end text:name="__RefHeading___verein_initiativen_ngos_9"/><text:bookmark-end text:name="verein_initiativen_ngos"/></text:h>
      <text:h text:style-name="Heading_20_4" text:outline-level="4"><text:bookmark-start text:name="__RefHeading___verein_in_der_todeszone_10"/><text:bookmark-start text:name="verein_in_der_todeszone"/>Verein in der Todeszone<text:bookmark-end text:name="__RefHeading___verein_in_der_todeszone_10"/><text:bookmark-end text:name="verein_in_der_todeszone"/></text:h>
      <text:p text:style-name="Text_20_body"><text:span text:style-name="Emphasis">Ein Buch für den Praktiker in Vereinen, Verbänden, Initiativen und NGOs.</text:span></text:p>
      <text:p text:style-name="Text_20_body"><draw:a xlink:type="simple" xlink:href="https://www.loeschhorn.name/doku.php/verein-in-der-todeszone/start"><draw:frame draw:style-name="mediacenter" draw:name="Titelseite des Buches Verein in der Todeszone Legend" text:anchor-type="paragraph" draw:z-index="0" svg:width="10.583333333333cm"><draw:text-box><text:p text:style-name="legendcenter"><draw:frame draw:style-name="mediacenter" draw:name="Titelseite des Buches Verein in der Todeszone" text:anchor-type="paragraph" draw:z-index="5" svg:width="10.583333333333cm" svg:height="14.837783646322cm"><draw:image xlink:href="Pictures/0e67043e9ec1501938a3b9f45d2e232e.png" xlink:type="simple" xlink:show="embed" xlink:actuate="onLoad"/></draw:frame>Titelseite des Buches Verein in der Todeszone</text:p></draw:text-box></draw:frame></draw:a></text:p>
      <text:p text:style-name="Text_20_body">Klicken Sie auf das Bild, um zur Seite des Buches zu gelangen.</text:p>
      <text:h text:style-name="Heading_20_4" text:outline-level="4"><text:bookmark-start text:name="__RefHeading___association_in_the_death_zone_11"/><text:bookmark-start text:name="association_in_the_death_zone"/>Association in the death zone<text:bookmark-end text:name="__RefHeading___association_in_the_death_zone_11"/><text:bookmark-end text:name="association_in_the_death_zone"/></text:h>
      <text:p text:style-name="Text_20_body">A book for practitioners in associations, organisations, initiatives and NGOs.</text:p>
      <text:p text:style-name="Text_20_body"><draw:a xlink:type="simple" xlink:href="https://www.loeschhorn.name/doku.php/association-in-the-death-zone/start"><draw:frame draw:style-name="mediacenter" draw:name="Click on the image to go to the book page. Legend" text:anchor-type="paragraph" draw:z-index="0" svg:width="10.583333333333cm"><draw:text-box><text:p text:style-name="legendcenter"><draw:frame draw:style-name="mediacenter" draw:name="Click on the image to go to the book page." text:anchor-type="paragraph" draw:z-index="6" svg:width="10.583333333333cm" svg:height="14.963327091136cm"><draw:image xlink:href="Pictures/57e63a8b9d3226fbe87634cb754afd7c.png" xlink:type="simple" xlink:show="embed" xlink:actuate="onLoad"/></draw:frame>Click on the image to go to the book page.</text:p></draw:text-box></draw:frame></draw:a></text:p>
      <text:p text:style-name="Text_20_body">Click on the image to go to the book page.</text:p>
      <text:h text:style-name="Heading_20_4" text:outline-level="4"><text:bookmark-start text:name="__RefHeading___association_dans_la_zone_de_la_mort_12"/><text:bookmark-start text:name="association_dans_la_zone_de_la_mort"/>Association dans la zone de la mort<text:bookmark-end text:name="__RefHeading___association_dans_la_zone_de_la_mort_12"/><text:bookmark-end text:name="association_dans_la_zone_de_la_mort"/></text:h>
      <text:p text:style-name="Text_20_body"><draw:a xlink:type="simple" xlink:href="https://www.loeschhorn.name/doku.php/association-dans-la-zone-de-la-mort/start"><draw:frame draw:style-name="mediacenter" draw:name="Titre du livre Association dans la zone de la mort Legend" text:anchor-type="paragraph" draw:z-index="0" svg:width="10.583333333333cm"><draw:text-box><text:p text:style-name="legendcenter"><draw:frame draw:style-name="mediacenter" draw:name="Titre du livre Association dans la zone de la mort" text:anchor-type="paragraph" draw:z-index="7" svg:width="10.583333333333cm" svg:height="10.583333333333cm"><draw:image xlink:href="Pictures/535444a6ca59b0bf28e9e5463c257e25.svg" xlink:type="simple" xlink:show="embed" xlink:actuate="onLoad"/></draw:frame>Titre du livre Association dans la zone de la mort</text:p></draw:text-box></draw:frame></draw:a></text:p>
      <text:p text:style-name="Text_20_body">Pour accéder à la page du livre, cliquez sur l'image. </text:p>
      <text:h text:style-name="Heading_20_3" text:outline-level="3"><text:bookmark-start text:name="__RefHeading___krimi_13"/><text:bookmark-start text:name="krimi"/>Krimi<text:bookmark-end text:name="__RefHeading___krimi_13"/><text:bookmark-end text:name="krimi"/></text:h>
      <text:h text:style-name="Heading_20_4" text:outline-level="4"><text:bookmark-start text:name="__RefHeading___im_verein_ist_mord_am_schoensten_14"/><text:bookmark-start text:name="im_verein_ist_mord_am_schoensten"/>Im Verein ist Mord am schönsten<text:bookmark-end text:name="__RefHeading___im_verein_ist_mord_am_schoensten_14"/><text:bookmark-end text:name="im_verein_ist_mord_am_schoensten"/></text:h>
      <text:p text:style-name="Text_20_body"><draw:a xlink:type="simple" xlink:href="https://www.loeschhorn.name/doku.php/im-verein-ist-mord-am-schoensten/start"><draw:frame draw:style-name="mediacenter" draw:name="Zur Seite des eBooks auf das Bild klicken! Legend" text:anchor-type="paragraph" draw:z-index="0" svg:width="10.583333333333cm"><draw:text-box><text:p text:style-name="legendcenter"><draw:frame draw:style-name="mediacenter" draw:name="Zur Seite des eBooks auf das Bild klicken!" text:anchor-type="paragraph" draw:z-index="8" svg:width="10.583333333333cm" svg:height="14.896041666667cm"><draw:image xlink:href="Pictures/fee86b94d4e80fc5d65c75dbf7f60ee3.jpg" xlink:type="simple" xlink:show="embed" xlink:actuate="onLoad"/></draw:frame>Zur Seite des eBooks auf das Bild klicken!</text:p></draw:text-box></draw:frame></draw:a></text:p>
      <text:h text:style-name="Heading_20_4" text:outline-level="4"><text:bookmark-start text:name="__RefHeading___murder_is_best_in_the_club_15"/><text:bookmark-start text:name="murder_is_best_in_the_club"/>Murder is best in the club<text:bookmark-end text:name="__RefHeading___murder_is_best_in_the_club_15"/><text:bookmark-end text:name="murder_is_best_in_the_club"/></text:h>
      <text:p text:style-name="Text_20_body"><draw:a xlink:type="simple" xlink:href="https://www.loeschhorn.name/doku.php/murder-is-best-in-the-club/start"><draw:frame draw:style-name="mediacenter" draw:name="To go to the book page, click on the image. Legend" text:anchor-type="paragraph" draw:z-index="0" svg:width="10.583333333333cm"><draw:text-box><text:p text:style-name="legendcenter"><draw:frame draw:style-name="mediacenter" draw:name="To go to the book page, click on the image." text:anchor-type="paragraph" draw:z-index="9" svg:width="10.583333333333cm" svg:height="14.896041666667cm"><draw:image xlink:href="Pictures/d01d2faf98dd1359e2d2f0b121d9c69a.jpg" xlink:type="simple" xlink:show="embed" xlink:actuate="onLoad"/></draw:frame>To go to the book page, click on the image.</text:p></draw:text-box></draw:frame></draw:a></text:p>
      <text:h text:style-name="Heading_20_4" text:outline-level="4"><text:bookmark-start text:name="__RefHeading___dans_l_association_le_meurtre_est_le_plus_beau_16"/><text:bookmark-start text:name="dans_l_association_le_meurtre_est_le_plus_beau"/>Dans l’association, le meurtre est le plus beau<text:bookmark-end text:name="__RefHeading___dans_l_association_le_meurtre_est_le_plus_beau_16"/><text:bookmark-end text:name="dans_l_association_le_meurtre_est_le_plus_beau"/></text:h>
      <text:p text:style-name="Text_20_body"><draw:a xlink:type="simple" xlink:href="https://www.loeschhorn.name/doku.php/association-le-meutre-est-le-plus-beau/start"><draw:frame draw:style-name="mediacenter" draw:name="Pour accéder à la page du livre, cliquez sur l'image! Legend" text:anchor-type="paragraph" draw:z-index="0" svg:width="10.583333333333cm"><draw:text-box><text:p text:style-name="legendcenter"><draw:frame draw:style-name="mediacenter" draw:name="Pour accéder à la page du livre, cliquez sur l'image!" text:anchor-type="paragraph" draw:z-index="10" svg:width="10.583333333333cm" svg:height="14.896041666667cm"><draw:image xlink:href="Pictures/fb5e3fcf0d4c13e12fe07325829c5d55.jpg" xlink:type="simple" xlink:show="embed" xlink:actuate="onLoad"/></draw:frame>Pour accéder à la page du livre, cliquez sur l'image!</text:p></draw:text-box></draw:frame></draw:a></text:p>
      <text:h text:style-name="Heading_20_3" text:outline-level="3"><text:bookmark-start text:name="__RefHeading___wetter_meteorologie_17"/><text:bookmark-start text:name="wetter_meteorologie"/>Wetter, Meteorologie<text:bookmark-end text:name="__RefHeading___wetter_meteorologie_17"/><text:bookmark-end text:name="wetter_meteorologie"/></text:h>
      <text:h text:style-name="Heading_20_4" text:outline-level="4"><text:bookmark-start text:name="__RefHeading___wetter-vokabular_de-en_18"/><text:bookmark-start text:name="wetter-vokabular_de-en"/>Wetter-Vokabular de-en<text:bookmark-end text:name="__RefHeading___wetter-vokabular_de-en_18"/><text:bookmark-end text:name="wetter-vokabular_de-en"/></text:h>
      <text:p text:style-name="Text_20_body"><draw:a xlink:type="simple" xlink:href="https://www.loeschhorn.name/doku.php/wetter-vokabular_de-en/start"><draw:frame draw:style-name="mediacenter" draw:name="Titelseite des eBooks Wetter-Vokabular de-en Legend" text:anchor-type="paragraph" draw:z-index="0" svg:width="10.583333333333cm"><draw:text-box><text:p text:style-name="legendcenter"><draw:frame draw:style-name="mediacenter" draw:name="Titelseite des eBooks Wetter-Vokabular de-en" text:anchor-type="paragraph" draw:z-index="11" svg:width="10.583333333333cm" svg:height="14.966394598952cm"><draw:image xlink:href="Pictures/2d3081388ead300a8ba5e005d71ea217.png" xlink:type="simple" xlink:show="embed" xlink:actuate="onLoad"/></draw:frame>Titelseite des eBooks Wetter-Vokabular de-en</text:p></draw:text-box></draw:frame></draw:a></text:p>
      <text:p text:style-name="Text_20_body">Klicken Sie auf das Bild um zur Seite des Buches zu gelangen.</text:p>
      <text:h text:style-name="Heading_20_4" text:outline-level="4"><text:bookmark-start text:name="__RefHeading___weather_vocabulary_en-de_19"/><text:bookmark-start text:name="weather_vocabulary_en-de"/>Weather Vocabulary en-de<text:bookmark-end text:name="__RefHeading___weather_vocabulary_en-de_19"/><text:bookmark-end text:name="weather_vocabulary_en-de"/></text:h>
      <text:p text:style-name="Text_20_body"><draw:a xlink:type="simple" xlink:href="https://www.loeschhorn.name/doku.php/wetter-vokabular_en-de/start"><draw:frame draw:style-name="mediacenter" draw:name="Front page of the weather vocabulary en-de Legend" text:anchor-type="paragraph" draw:z-index="0" svg:width="10.583333333333cm"><draw:text-box><text:p text:style-name="legendcenter"><draw:frame draw:style-name="mediacenter" draw:name="Front page of the weather vocabulary en-de" text:anchor-type="paragraph" draw:z-index="12" svg:width="10.583333333333cm" svg:height="14.966394598952cm"><draw:image xlink:href="Pictures/4b8d3a2e3ee2243686751cd5bb0053fa.png" xlink:type="simple" xlink:show="embed" xlink:actuate="onLoad"/></draw:frame>Front page of the weather vocabulary en-de</text:p></draw:text-box></draw:frame></draw:a></text:p>
      <text:p text:style-name="Text_20_body">Click on the image to go to the book page.</text:p>
      <text:h text:style-name="Heading_20_4" text:outline-level="4"><text:bookmark-start text:name="__RefHeading___weather_vocabulary_en-fr_20"/><text:bookmark-start text:name="weather_vocabulary_en-fr"/>Weather Vocabulary en-fr<text:bookmark-end text:name="__RefHeading___weather_vocabulary_en-fr_20"/><text:bookmark-end text:name="weather_vocabulary_en-fr"/></text:h>
      <text:p text:style-name="Text_20_body"><draw:a xlink:type="simple" xlink:href="https://www.loeschhorn.name/doku.php/vocabulary-meteo-en-fr/start"><draw:frame draw:style-name="mediacenter" draw:name="Front page of the weather vocabulary en-fr Legend" text:anchor-type="paragraph" draw:z-index="0" svg:width="10.583333333333cm"><draw:text-box><text:p text:style-name="legendcenter"><draw:frame draw:style-name="mediacenter" draw:name="Front page of the weather vocabulary en-fr" text:anchor-type="paragraph" draw:z-index="13" svg:width="10.583333333333cm" svg:height="14.966394598952cm"><draw:image xlink:href="Pictures/49c3b6895ff73b957c8d37642d6c1606.png" xlink:type="simple" xlink:show="embed" xlink:actuate="onLoad"/></draw:frame>Front page of the weather vocabulary en-fr</text:p></draw:text-box></draw:frame></draw:a></text:p>
      <text:p text:style-name="Text_20_body">Click on the image to go to the book page.</text:p>
      <text:h text:style-name="Heading_20_4" text:outline-level="4"><text:bookmark-start text:name="__RefHeading___vocabulare_fr-en_21"/><text:bookmark-start text:name="vocabulare_fr-en"/>Vocabulare fr-en<text:bookmark-end text:name="__RefHeading___vocabulare_fr-en_21"/><text:bookmark-end text:name="vocabulare_fr-en"/></text:h>
      <text:p text:style-name="Text_20_body"><draw:a xlink:type="simple" xlink:href="https://www.loeschhorn.name/doku.php/vocabulaire-meteo-fr-en/start"><draw:frame draw:style-name="mediacenter" draw:name="Page de couverture du Vocabulaire météorologique en-fr Legend" text:anchor-type="paragraph" draw:z-index="0" svg:width="10.583333333333cm"><draw:text-box><text:p text:style-name="legendcenter"><draw:frame draw:style-name="mediacenter" draw:name="Page de couverture du Vocabulaire météorologique en-fr" text:anchor-type="paragraph" draw:z-index="14" svg:width="10.583333333333cm" svg:height="14.966394598952cm"><draw:image xlink:href="Pictures/70034473195e54a3d969b094aaa2b07a.png" xlink:type="simple" xlink:show="embed" xlink:actuate="onLoad"/></draw:frame>Page de couverture du Vocabulaire météorologique en-fr</text:p></draw:text-box></draw:frame></draw:a></text:p>
      <text:p text:style-name="Text_20_body">Pour accéder à la page du livre, cliquez sur l'image.</text:p>
      <text:p text:style-name="Text_20_body"><text:a xlink:type="simple" xlink:href="https://www.loeschhorn.name/" text:style-name="Internet_20_link" text:visited-style-name="Visited_20_Internet_20_Link">Inhalt</text:a></text:p>
      <text:h text:style-name="Heading_20_4" text:outline-level="4"><text:bookmark-start text:name="__RefHeading___vokabular_de-fr_22"/><text:bookmark-start text:name="vokabular_de-fr"/>Vokabular de-fr<text:bookmark-end text:name="__RefHeading___vokabular_de-fr_22"/><text:bookmark-end text:name="vokabular_de-fr"/></text:h>
      <text:p text:style-name="Text_20_body"><draw:a xlink:type="simple" xlink:href="https://www.loeschhorn.name/doku.php/wetter-vokabular_de-fr/start"><draw:frame draw:style-name="mediacenter" draw:name="Titelseite des Wetter-Vokabulars de-fr Legend" text:anchor-type="paragraph" draw:z-index="0" svg:width="10.583333333333cm"><draw:text-box><text:p text:style-name="legendcenter"><draw:frame draw:style-name="mediacenter" draw:name="Titelseite des Wetter-Vokabulars de-fr" text:anchor-type="paragraph" draw:z-index="15" svg:width="10.583333333333cm" svg:height="14.966394598952cm"><draw:image xlink:href="Pictures/21556841c27716354df384122c686e39.png" xlink:type="simple" xlink:show="embed" xlink:actuate="onLoad"/></draw:frame>Titelseite des Wetter-Vokabulars de-fr</text:p></draw:text-box></draw:frame></draw:a></text:p>
      <text:p text:style-name="Text_20_body">Klicken Sie auf das Bild, um zur Seite des Buches zu gelangen.</text:p>
      <text:h text:style-name="Heading_20_4" text:outline-level="4"><text:bookmark-start text:name="__RefHeading___vocabulaire_fr-de_23"/><text:bookmark-start text:name="vocabulaire_fr-de"/>Vocabulaire fr-de<text:bookmark-end text:name="__RefHeading___vocabulaire_fr-de_23"/><text:bookmark-end text:name="vocabulaire_fr-de"/></text:h>
      <text:p text:style-name="Text_20_body"><draw:a xlink:type="simple" xlink:href="https://www.loeschhorn.name/doku.php/vocabulaire-meteo_fr-de/start"><draw:frame draw:style-name="mediacenter" draw:name="Page de couverture du Vocabulaire météorologique fr-de Legend" text:anchor-type="paragraph" draw:z-index="0" svg:width="10.583333333333cm"><draw:text-box><text:p text:style-name="legendcenter"><draw:frame draw:style-name="mediacenter" draw:name="Page de couverture du Vocabulaire météorologique fr-de" text:anchor-type="paragraph" draw:z-index="16" svg:width="10.583333333333cm" svg:height="14.966394598952cm"><draw:image xlink:href="Pictures/cddfffdceea826bf6839e013b23c36f9.png" xlink:type="simple" xlink:show="embed" xlink:actuate="onLoad"/></draw:frame>Page de couverture du Vocabulaire météorologique fr-de</text:p></draw:text-box></draw:frame></draw:a></text:p>
      <text:p text:style-name="Text_20_body">Pour accéder à la page du livre, cliquez sur l'image.</text:p>
      <text:h text:style-name="Heading_20_2" text:outline-level="2"><text:bookmark-start text:name="__RefHeading___ein_bisschen_..._muss_sein_24"/><text:bookmark-start text:name="ein_bisschen_..._muss_sein"/>Ein bisschen ... muss sein<text:bookmark-end text:name="__RefHeading___ein_bisschen_..._muss_sein_24"/><text:bookmark-end text:name="ein_bisschen_..._muss_sein"/></text:h>
      <text:p text:style-name="Text_20_body"><draw:a xlink:type="simple" xlink:href="https://www.loeschhorn.name/doku.php/sprueche/start"><draw:frame draw:style-name="mediacenter" draw:name="Lieber alleine schlau als schwarmdumm Legend" text:anchor-type="paragraph" draw:z-index="0" svg:width="10.583333333333cm"><draw:text-box><text:p text:style-name="legendcenter"><draw:frame draw:style-name="mediacenter" draw:name="Lieber alleine schlau als schwarmdumm" text:anchor-type="paragraph" draw:z-index="17" svg:width="10.583333333333cm" svg:height="7.46125cm"><draw:image xlink:href="Pictures/85e8d7930988ca2dca8f6e2a62b64028.png" xlink:type="simple" xlink:show="embed" xlink:actuate="onLoad"/></draw:frame>Lieber alleine schlau als schwarmdumm</text:p></draw:text-box></draw:frame></draw:a></text:p>
      <text:p text:style-name="Text_20_body">Um zur Rubrik zu kommen, auf das Bild klicken.</text:p>
      <text:p text:style-name="Text_20_body"><text:a xlink:type="simple" xlink:href="https://www.loeschhorn.name/" text:style-name="Internet_20_link" text:visited-style-name="Visited_20_Internet_20_Link">Inhal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9::35:46</meta:creation-date>
    <dc:creator>Generated</dc:creator>
    <dc:date>2026-08-29T09::35:46</dc:date>
    <dc:language>en-US</dc:language>
    <meta:editing-cycles>1</meta:editing-cycles>
    <meta:editing-duration>PT0S</meta:editing-duration>
    <dc:title>start</dc:title>
  </office:meta>
</office:document-meta>
</file>