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9726191c61aeb11e711f8cbc614949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loeschhorn.name/doku.php/sprueche/start" text:style-name="Internet_20_link" text:visited-style-name="Visited_20_Internet_20_Link">Sprüche</text:a></text:p>
      <text:h text:style-name="Heading_20_1" text:outline-level="1"><text:bookmark text:name="sprueche:wohlwollen"/><text:bookmark-start text:name="__RefHeading___was_uns_fehltwohlwollen_1"/><text:bookmark-start text:name="was_uns_fehltwohlwollen"/>Was uns fehlt: WOHLWOLLEN<text:bookmark-end text:name="__RefHeading___was_uns_fehltwohlwollen_1"/><text:bookmark-end text:name="was_uns_fehltwohlwollen"/></text:h>
      <text:p text:style-name="Text_20_body"><draw:frame draw:style-name="mediacenter" draw:name="Was uns fehlt: WOHLWOLLEN Legend" text:anchor-type="paragraph" draw:z-index="0" svg:width="10.583333333333cm"><draw:text-box><text:p text:style-name="legendcenter"><draw:frame draw:style-name="mediacenter" draw:name="Was uns fehlt: WOHLWOLLEN" text:anchor-type="paragraph" draw:z-index="0" svg:width="10.583333333333cm" svg:height="10.583333333333cm"><draw:image xlink:href="Pictures/09726191c61aeb11e711f8cbc6149490.png" xlink:type="simple" xlink:show="embed" xlink:actuate="onLoad"/></draw:frame>Was uns fehlt: WOHLWOLLEN</text:p></draw:text-box></draw:frame></text:p>
      <text:p text:style-name="Text_20_body">Mit diesem Design kann man das Gegenüber dezent darauf hinweisen, mit uns und anderen doch bitte wohlwollend umzugehen. Nicht gleich böses zu vermuten, und nicht gleich anzugreifen.</text:p>
      <text:p text:style-name="Text_20_body"><text:a xlink:type="simple" xlink:href="https://nedneedig.myspreadshop.de/was+uns+fehlt+wohlwollen-A664b7c70d6cd5943309f86c3" text:style-name="Internet_20_link" text:visited-style-name="Visited_20_Internet_20_Link">https://nedneedig.myspreadshop.d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1::00:46</meta:creation-date>
    <dc:creator>Generated</dc:creator>
    <dc:date>2026-08-31T11::00:46</dc:date>
    <dc:language>en-US</dc:language>
    <meta:editing-cycles>1</meta:editing-cycles>
    <meta:editing-duration>PT0S</meta:editing-duration>
    <dc:title>sprueche:wohlwollen</dc:title>
  </office:meta>
</office:document-meta>
</file>