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e8d7930988ca2dca8f6e2a62b640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rueche:schwarmdumm"/><text:bookmark-start text:name="__RefHeading___schwarmdumm_1"/><text:bookmark-start text:name="schwarmdumm"/>Schwarmdumm<text:bookmark-end text:name="__RefHeading___schwarmdumm_1"/><text:bookmark-end text:name="schwarmdumm"/></text:h>
      <text:p text:style-name="Text_20_body"><text:span text:style-name="Strong_20_Emphasis">Lieber alleine schlau als schwarmdumm.</text:span></text:p>
      <text:p text:style-name="Text_20_body"><text:a xlink:type="simple" xlink:href="https://www.loeschhorn.name/doku.php/sprueche/schwarmdumm_ton.mp4" text:style-name="Internet_20_link" text:visited-style-name="Visited_20_Internet_20_Link">Schwarmdumm Animation Zeichentrick: Ein Schwarm Fische schwimmt in das Maul eines großen Raubfisches. Nur ein Fisch reist aus, verlässt den Schwarm und entkommt.</text:a></text:p>
      <text:p text:style-name="Text_20_body"><draw:frame draw:style-name="mediacenter" draw:name="Lieber alleine schlau als schwarmdumm. Legend" text:anchor-type="paragraph" draw:z-index="0" svg:width="10.583333333333cm"><draw:text-box><text:p text:style-name="legendcenter"><draw:frame draw:style-name="mediacenter" draw:name="Lieber alleine schlau als schwarmdumm." text:anchor-type="paragraph" draw:z-index="0" svg:width="10.583333333333cm" svg:height="7.46125cm"><draw:image xlink:href="Pictures/85e8d7930988ca2dca8f6e2a62b64028.png" xlink:type="simple" xlink:show="embed" xlink:actuate="onLoad"/></draw:frame>Lieber alleine schlau als schwarmdumm.</text:p></draw:text-box></draw:frame></text:p>
      <text:p text:style-name="Text_20_body">Shirts, Taschen, Tassen, Sticker und mehr hier: <text:a xlink:type="simple" xlink:href="https://nedneedig.myspreadshop.de/lieber+alleine+schlau+als+schwarmdumm-A65314ba25ef25b1af115789e?productType=1155&amp;sellable=2LVQ3nYo5xfNzj84meJa-1155-33&amp;appearance=591&amp;size=29" text:style-name="Internet_20_link" text:visited-style-name="Visited_20_Internet_20_Link">https://nedneedig.myspreadshop.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6::13:42</meta:creation-date>
    <dc:creator>Generated</dc:creator>
    <dc:date>2026-08-31T16::13:42</dc:date>
    <dc:language>en-US</dc:language>
    <meta:editing-cycles>1</meta:editing-cycles>
    <meta:editing-duration>PT0S</meta:editing-duration>
    <dc:title>sprueche:schwarmdumm</dc:title>
  </office:meta>
</office:document-meta>
</file>