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cd77278eec16c868b516c350b8ad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loeschhorn.name/doku.php/sprueche/start" text:style-name="Internet_20_link" text:visited-style-name="Visited_20_Internet_20_Link">Sprüche</text:a></text:p>
      <text:h text:style-name="Heading_20_1" text:outline-level="1"><text:bookmark text:name="sprueche:ich-bin-so-alt_waehlscheibe"/><text:bookmark-start text:name="__RefHeading___ich_bin_so_alt_dass_ich_noch_weiss_was_das_ist_1"/><text:bookmark-start text:name="ich_bin_so_alt_dass_ich_noch_weiss_was_das_ist"/>Ich bin so alt daß ich noch weiß was das ist<text:bookmark-end text:name="__RefHeading___ich_bin_so_alt_dass_ich_noch_weiss_was_das_ist_1"/><text:bookmark-end text:name="ich_bin_so_alt_dass_ich_noch_weiss_was_das_ist"/></text:h>
      <text:p text:style-name="Text_20_body">Das zeitlose Design der Wählscheibe ist Vergangenheit. Aber wir Oltimer wissen noch, was man damit gemacht hat. In einer Zeit, als man wichtige Telefonnummern noch auswendig wußte.</text:p>
      <text:p text:style-name="Text_20_body"><draw:frame draw:style-name="mediacenter" draw:name="Wählscheibe mit Spruch: Ich bin so alt daß ich noch weiß was das ist Legend" text:anchor-type="paragraph" draw:z-index="0" svg:width="10.583333333333cm"><draw:text-box><text:p text:style-name="legendcenter"><draw:frame draw:style-name="mediacenter" draw:name="Wählscheibe mit Spruch: Ich bin so alt daß ich noch weiß was das ist" text:anchor-type="paragraph" draw:z-index="0" svg:width="10.583333333333cm" svg:height="11.668125cm"><draw:image xlink:href="Pictures/1bcd77278eec16c868b516c350b8ad27.png" xlink:type="simple" xlink:show="embed" xlink:actuate="onLoad"/></draw:frame>Wählscheibe mit Spruch: Ich bin so alt daß ich noch weiß was das ist</text:p></draw:text-box></draw:frame></text:p>
      <text:p text:style-name="Text_20_body"><text:a xlink:type="simple" xlink:href="https://nedneedig.myspreadshop.de/ich+bin+so+alt+dass+ich+noch+weiss+was+das+ist-A6648bd94c83ad64ce032a227" text:style-name="Internet_20_link" text:visited-style-name="Visited_20_Internet_20_Link">https://nedneedig.myspreadsho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4:08</meta:creation-date>
    <dc:creator>Generated</dc:creator>
    <dc:date>2026-08-31T14::14:08</dc:date>
    <dc:language>en-US</dc:language>
    <meta:editing-cycles>1</meta:editing-cycles>
    <meta:editing-duration>PT0S</meta:editing-duration>
    <dc:title>sprueche:ich-bin-so-alt_waehlscheibe</dc:title>
  </office:meta>
</office:document-meta>
</file>