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fb00e6486dc9389ed8b8d11d41b2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ueche:deutschland"/><text:bookmark-start text:name="__RefHeading___deutschland_geht_es_besser_als_1"/><text:bookmark-start text:name="deutschland_geht_es_besser_als"/>Deutschland geht es besser als<text:bookmark-end text:name="__RefHeading___deutschland_geht_es_besser_als_1"/><text:bookmark-end text:name="deutschland_geht_es_besser_als"/></text:h>
      <text:p text:style-name="Text_20_body"><draw:frame draw:style-name="mediacenter" draw:name="Deutschland geht es besser. Nicht besser als letztes Jahr. Aber besser als nächstes Jahr. Legend" text:anchor-type="paragraph" draw:z-index="0" svg:width="10.583333333333cm"><draw:text-box><text:p text:style-name="legendcenter"><draw:frame draw:style-name="mediacenter" draw:name="Deutschland geht es besser. Nicht besser als letztes Jahr. Aber besser als nächstes Jahr." text:anchor-type="paragraph" draw:z-index="0" svg:width="10.583333333333cm" svg:height="10.583333333333cm"><draw:image xlink:href="Pictures/f2fb00e6486dc9389ed8b8d11d41b24a.png" xlink:type="simple" xlink:show="embed" xlink:actuate="onLoad"/></draw:frame>Deutschland geht es besser. Nicht besser als letztes Jahr. Aber besser als nächstes Jahr.</text:p></draw:text-box></draw:frame></text:p>
      <text:p text:style-name="Text_20_body">Spielerei mit der Erwartungshaltung. Es geht besser als bezieht sich normalerweise auf die Zukunft, hier aber auf die Vergangenheit. Ein ironischer Spruch zum Zustand unseres Landes.</text:p>
      <text:p text:style-name="Text_20_body"><text:a xlink:type="simple" xlink:href="https://nedneedig.myspreadshop.de/deutschland+geht+es+besser+als+naechstes+jahr-A65d3182cac39064d77702f32" text:style-name="Internet_20_link" text:visited-style-name="Visited_20_Internet_20_Link">https://nedneedig.myspreadshop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38:21</meta:creation-date>
    <dc:creator>Generated</dc:creator>
    <dc:date>2026-08-26T03::38:21</dc:date>
    <dc:language>en-US</dc:language>
    <meta:editing-cycles>1</meta:editing-cycles>
    <meta:editing-duration>PT0S</meta:editing-duration>
    <dc:title>sprueche:deutschland</dc:title>
  </office:meta>
</office:document-meta>
</file>