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0758e03f0ad1ce382dc7be0df2e276e3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a xlink:type="simple" xlink:href="https://www.loeschhorn.name/doku.php/sprueche/start" text:style-name="Internet_20_link" text:visited-style-name="Visited_20_Internet_20_Link">Sprüche</text:a></text:p>
      <text:h text:style-name="Heading_20_1" text:outline-level="1"><text:bookmark text:name="sprueche:aufrege-wurst"/><text:bookmark-start text:name="__RefHeading___bevor_ich_mich_aufrege_ist_es_mir_lieber_wurst_1"/><text:bookmark-start text:name="bevor_ich_mich_aufrege_ist_es_mir_lieber_wurst"/>Bevor ich mich aufrege, ist es mir lieber Wurst<text:bookmark-end text:name="__RefHeading___bevor_ich_mich_aufrege_ist_es_mir_lieber_wurst_1"/><text:bookmark-end text:name="bevor_ich_mich_aufrege_ist_es_mir_lieber_wurst"/></text:h>
      <text:p text:style-name="Text_20_body"><draw:frame draw:style-name="mediacenter" draw:name="Bevor ich mich aufrege, ist es mir lieber Wurst Legend" text:anchor-type="paragraph" draw:z-index="0" svg:width="10.583333333333cm"><draw:text-box><text:p text:style-name="legendcenter"><draw:frame draw:style-name="mediacenter" draw:name="Bevor ich mich aufrege, ist es mir lieber Wurst" text:anchor-type="paragraph" draw:z-index="0" svg:width="10.583333333333cm" svg:height="16.774583333333cm"><draw:image xlink:href="Pictures/0758e03f0ad1ce382dc7be0df2e276e3.png" xlink:type="simple" xlink:show="embed" xlink:actuate="onLoad"/></draw:frame>Bevor ich mich aufrege, ist es mir lieber Wurst</text:p></draw:text-box></draw:frame></text:p>
      <text:p text:style-name="Text_20_body">Ein cooler Spruch der zur Gelassenheit mahnt.</text:p>
      <text:p text:style-name="Text_20_body"><text:a xlink:type="simple" xlink:href="https://nedneedig.myspreadshop.de/bevor+ich+mich+aufrege+ist+es+mir+lieber+wurst-A664ef9081a28af3250337de1" text:style-name="Internet_20_link" text:visited-style-name="Visited_20_Internet_20_Link">https://nedneedig.myspreadshop.d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8::31:19</meta:creation-date>
    <dc:creator>Generated</dc:creator>
    <dc:date>2026-08-29T08::31:19</dc:date>
    <dc:language>en-US</dc:language>
    <meta:editing-cycles>1</meta:editing-cycles>
    <meta:editing-duration>PT0S</meta:editing-duration>
    <dc:title>sprueche:aufrege-wurst</dc:title>
  </office:meta>
</office:document-meta>
</file>