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535444a6ca59b0bf28e9e5463c257e25.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ssociation-dans-la-zone-de-la-mort:start"/><text:bookmark-start text:name="__RefHeading___association_dans_la_zone_de_la_mort_1"/><text:bookmark-start text:name="association_dans_la_zone_de_la_mort"/>Association dans la zone de la mort<text:bookmark-end text:name="__RefHeading___association_dans_la_zone_de_la_mort_1"/><text:bookmark-end text:name="association_dans_la_zone_de_la_mort"/></text:h>
      <text:p text:style-name="Text_20_body"><text:span text:style-name="Strong_20_Emphasis">Comment l'association en est-elle arrivée là - et surtout, comment en est-elle sortie ?</text:span></text:p>
      <text:p text:style-name="Text_20_body">Une association dans la ZONE DE MORT. Mais qu'est-ce que c'est au juste, la zone de mort ? Le terme vient de l'alpinisme et désigne la zone d'altitude dans laquelle une régénération complète n'est plus possible - parce que le corps ne peut plus absorber suffisamment d'oxygène.
Appliquée à notre association, la zone de mort signifie qu'elle se rétrécit parce que nous n'attirons plus assez de nouveaux membres.</text:p>
      <text:p text:style-name="Text_20_body">Et que si nous n'inversons pas ce processus, cela signifie à long terme la fin de l'association.
C'est de ces mécanismes qui peuvent conduire une association dans la zone de la mort et surtout de la manière d'en sortir dont il est question dans le livre Verein in der Todeszone. Bonne lecture !</text:p>
      <text:p text:style-name="Text_20_body"><draw:a xlink:type="simple" xlink:href="https://www.epubli.com/shop/association-dans-la-zone-de-la-mort-9783758480317"><draw:frame draw:style-name="mediacenter" draw:name="Titre du livre Association dans la zone de la mort Legend" text:anchor-type="paragraph" draw:z-index="0" svg:width="10.583333333333cm"><draw:text-box><text:p text:style-name="legendcenter"><draw:frame draw:style-name="mediacenter" draw:name="Titre du livre Association dans la zone de la mort" text:anchor-type="paragraph" draw:z-index="0" svg:width="10.583333333333cm" svg:height="10.583333333333cm"><draw:image xlink:href="Pictures/535444a6ca59b0bf28e9e5463c257e25.svg" xlink:type="simple" xlink:show="embed" xlink:actuate="onLoad"/></draw:frame>Titre du livre Association dans la zone de la mort</text:p></draw:text-box></draw:frame></draw:a></text:p>
      <text:p text:style-name="Text_20_body">Le livre est paru chez epubli et peut être acheté ici : <text:a xlink:type="simple" xlink:href="https://www.epubli.com/shop/association-dans-la-zone-de-la-mort-9783758480317" text:style-name="Internet_20_link" text:visited-style-name="Visited_20_Internet_20_Link">eBook»epubli.com</text:a></text:p>
      <text:p text:style-name="Text_20_body"><text:a xlink:type="simple" xlink:href="https://www.loeschhorn.name/doku.php/association-dans-la-zone-de-la-mort/asso-zone-mort.webm" text:style-name="Internet_20_link" text:visited-style-name="Visited_20_Internet_20_Link">Image la zone de mort - Texte: La zone de la mort. En alpinisme, on appelle zone de mort la zone d'altitude dans laquelle une régéneration complète n'est plus possible. Et donc qu'un séjour prolongé entraînerait la mort. Appliqué à l'association, la zone de mort signiefie que l'association perd de la substance en termes de personnel et de matériel. Et si l'on ne stoppe pas cette tendance de baisse, celle-ci conduira à long terme à la fin de l'associ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02::31:20</meta:creation-date>
    <dc:creator>Generated</dc:creator>
    <dc:date>2026-08-29T02::31:20</dc:date>
    <dc:language>en-US</dc:language>
    <meta:editing-cycles>1</meta:editing-cycles>
    <meta:editing-duration>PT0S</meta:editing-duration>
    <dc:title>association-dans-la-zone-de-la-mort:start</dc:title>
  </office:meta>
</office:document-meta>
</file>